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T1" style:family="text">
      <style:text-properties fo:font-size="54pt" style:font-size-asian="54pt" style:font-size-complex="54pt"/>
    </style:style>
    <style:style style:name="T2" style:family="text">
      <style:text-properties fo:font-size="40pt" style:font-size-asian="40pt" style:font-size-complex="4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/>
      <text:p text:style-name="P1"/>
      <text:p text:style-name="P1">ANUNT</text:p>
      <text:p text:style-name="P1"/>
      <text:p text:style-name="P1"/>
      <text:p text:style-name="P1"/>
      <text:p text:style-name="P1"><text:s/><text:span text:style-name="T2">LUCRARI "Extindere si amenajare strada existenta in localitatea Garana, comuna Brebu Nou. Ofertele se vor depune pana la data de 18.05.2022 ora 12:00, conform documentatiei atasate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mmm llllll</meta:initial-creator>
    <meta:creation-date>2022-05-13T10:25:18.15</meta:creation-date>
    <meta:document-statistic meta:table-count="0" meta:image-count="0" meta:object-count="0" meta:page-count="1" meta:paragraph-count="2" meta:word-count="27" meta:character-count="186"/>
    <dc:date>2022-05-13T10:26:34.88</dc:date>
    <dc:creator>mmmm llllll</dc:creator>
    <meta:editing-duration>PT1M18S</meta:editing-duration>
    <meta:editing-cycles>1</meta:editing-cycles>
    <meta:generator>OpenOffice/4.1.3$Win32 OpenOffice.org_project/413m1$Build-9783</meta:generator>
  </office:meta>
</office:document-meta>
</file>